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center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" style:parent-style-name="Bezodstępów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 style:language-asian="pl" style:country-asian="PL"/>
    </style:style>
    <style:style style:name="P3" style:parent-style-name="Bezodstępów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 style:language-asian="pl" style:country-asian="PL"/>
    </style:style>
    <style:style style:name="P4" style:parent-style-name="Bezodstępów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 style:language-asian="pl" style:country-asian="PL"/>
    </style:style>
    <style:style style:name="P5" style:parent-style-name="Bezodstępów" style:family="paragraph">
      <style:paragraph-properties fo:text-align="center"/>
      <style:text-properties style:font-name="Times New Roman" fo:font-weight="bold" style:font-weight-asian="bold" style:font-weight-complex="bold" fo:color="#0E2841" fo:font-size="14pt" style:font-size-asian="14pt" style:font-size-complex="14pt" style:language-asian="pl" style:country-asian="PL"/>
    </style:style>
    <style:style style:name="P6" style:parent-style-name="Bezodstępów" style:family="paragraph">
      <style:paragraph-properties fo:text-align="center"/>
      <style:text-properties style:font-name="Times New Roman" fo:font-weight="bold" style:font-weight-asian="bold" style:font-weight-complex="bold" fo:color="#0E2841" fo:font-size="14pt" style:font-size-asian="14pt" style:font-size-complex="14pt" style:language-asian="pl" style:country-asian="PL"/>
    </style:style>
    <style:style style:name="P7" style:parent-style-name="Bezodstępów" style:family="paragraph">
      <style:paragraph-properties fo:text-align="center"/>
      <style:text-properties style:font-name="Times New Roman" fo:font-weight="bold" style:font-weight-asian="bold" style:font-weight-complex="bold" fo:color="#0E2841" fo:font-size="14pt" style:font-size-asian="14pt" style:font-size-complex="14pt" style:language-asian="pl" style:country-asian="PL"/>
    </style:style>
    <style:style style:name="P8" style:parent-style-name="Normalny" style:family="paragraph">
      <style:paragraph-properties fo:margin-top="0.0694in" fo:margin-bottom="0.0694in" fo:line-height="100%"/>
    </style:style>
    <style:style style:name="T9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2" style:parent-style-name="Normalny" style:family="paragraph">
      <style:paragraph-properties fo:margin-top="0.0694in" fo:margin-bottom="0.0694in" fo:line-height="100%"/>
    </style:style>
    <style:style style:name="T13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4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6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2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21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2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23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24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25" style:parent-style-name="Domyślnaczcionkaakapitu" style:family="text">
      <style:text-properties style:font-name="Times New Roman" style:font-name-asian="Times New Roman" fo:color="#0000FF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T2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2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28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2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3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3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3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3" style:parent-style-name="Normalny" style:family="paragraph">
      <style:paragraph-properties fo:margin-top="0.0694in" fo:margin-bottom="0.0694in" fo:line-height="100%"/>
    </style:style>
    <style:style style:name="T34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3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3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3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3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3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4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4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4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43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44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45" style:parent-style-name="Domyślnaczcionkaakapitu" style:family="text">
      <style:text-properties style:font-name="Times New Roman" fo:font-style="italic" style:font-style-asian="italic" style:font-style-complex="italic" fo:font-size="12pt" style:font-size-asian="12pt" style:font-size-complex="12pt" style:language-asian="pl" style:country-asian="PL"/>
    </style:style>
    <style:style style:name="T46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47" style:parent-style-name="Domyślnaczcionkaakapitu" style:family="text">
      <style:text-properties style:font-name="Times New Roman" fo:font-style="italic" style:font-style-asian="italic" style:font-style-complex="italic" fo:font-size="12pt" style:font-size-asian="12pt" style:font-size-complex="12pt" style:language-asian="pl" style:country-asian="PL"/>
    </style:style>
    <style:style style:name="T48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49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50" style:parent-style-name="Domyślnaczcionkaakapitu" style:family="text">
      <style:text-properties style:language-asian="pl" style:country-asian="PL"/>
    </style:style>
    <style:style style:name="T51" style:parent-style-name="Domyślnaczcionkaakapitu" style:family="text">
      <style:text-properties fo:font-weight="bold" style:font-weight-asian="bold" style:font-weight-complex="bold" style:language-asian="pl" style:country-asian="PL"/>
    </style:style>
    <style:style style:name="T52" style:parent-style-name="Domyślnaczcionkaakapitu" style:family="text">
      <style:text-properties style:language-asian="pl" style:country-asian="PL"/>
    </style:style>
    <style:style style:name="T53" style:parent-style-name="Domyślnaczcionkaakapitu" style:family="text">
      <style:text-properties style:language-asian="pl" style:country-asian="PL"/>
    </style:style>
    <style:style style:name="T54" style:parent-style-name="Domyślnaczcionkaakapitu" style:family="text">
      <style:text-properties style:language-asian="pl" style:country-asian="PL"/>
    </style:style>
    <style:style style:name="T55" style:parent-style-name="Domyślnaczcionkaakapitu" style:family="text">
      <style:text-properties style:language-asian="pl" style:country-asian="PL"/>
    </style:style>
    <style:style style:name="T56" style:parent-style-name="Domyślnaczcionkaakapitu" style:family="text">
      <style:text-properties fo:font-weight="bold" style:font-weight-asian="bold" style:font-weight-complex="bold" style:language-asian="pl" style:country-asian="PL"/>
    </style:style>
    <style:style style:name="T57" style:parent-style-name="Domyślnaczcionkaakapitu" style:family="text">
      <style:text-properties style:language-asian="pl" style:country-asian="PL"/>
    </style:style>
    <style:style style:name="T58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59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60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61" style:parent-style-name="Domyślnaczcionkaakapitu" style:family="text">
      <style:text-properties style:language-asian="pl" style:country-asian="PL"/>
    </style:style>
    <style:style style:name="T62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63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64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65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66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67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68" style:parent-style-name="Domyślnaczcionkaakapitu" style:family="text">
      <style:text-properties style:language-asian="pl" style:country-asian="PL"/>
    </style:style>
    <style:style style:name="T69" style:parent-style-name="Domyślnaczcionkaakapitu" style:family="text">
      <style:text-properties fo:font-weight="bold" style:font-weight-asian="bold" style:font-weight-complex="bold" style:language-asian="pl" style:country-asian="PL"/>
    </style:style>
    <style:style style:name="T70" style:parent-style-name="Domyślnaczcionkaakapitu" style:family="text">
      <style:text-properties style:language-asian="pl" style:country-asian="PL"/>
    </style:style>
    <style:style style:name="T71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72" style:parent-style-name="Domyślnaczcionkaakapitu" style:family="text">
      <style:text-properties style:font-name="Times New Roman" fo:font-weight="bold" style:font-weight-asian="bold" style:font-weight-complex="bold" fo:color="#0000FF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T73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74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75" style:parent-style-name="Normalny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76" style:parent-style-name="Normalny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77" style:parent-style-name="Normalny" style:list-style-name="LFO1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78" style:parent-style-name="Normalny" style:list-style-name="LFO1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79" style:parent-style-name="Normalny" style:list-style-name="LFO1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80" style:parent-style-name="Normalny" style:list-style-name="LFO1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81" style:parent-style-name="Normalny" style:list-style-name="LFO1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82" style:parent-style-name="Normalny" style:list-style-name="LFO1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83" style:parent-style-name="Domyślnaczcionkaakapitu" style:family="text">
      <style:text-properties style:font-name="Times New Roman" fo:font-weight="bold" style:font-weight-asian="bold" style:font-weight-complex="bold" style:language-asian="pl" style:country-asian="PL"/>
    </style:style>
    <style:style style:name="T84" style:parent-style-name="Domyślnaczcionkaakapitu" style:family="text">
      <style:text-properties style:font-name="Times New Roman" style:language-asian="pl" style:country-asian="PL"/>
    </style:style>
    <style:style style:name="T85" style:parent-style-name="Domyślnaczcionkaakapitu" style:family="text">
      <style:text-properties style:font-name="Times New Roman" fo:font-weight="bold" style:font-weight-asian="bold" style:font-weight-complex="bold" style:language-asian="pl" style:country-asian="PL"/>
    </style:style>
    <style:style style:name="T86" style:parent-style-name="Domyślnaczcionkaakapitu" style:family="text">
      <style:text-properties style:font-name="Times New Roman" style:language-asian="pl" style:country-asian="PL"/>
    </style:style>
    <style:style style:name="T87" style:parent-style-name="Domyślnaczcionkaakapitu" style:family="text">
      <style:text-properties style:font-name="Times New Roman" style:language-asian="pl" style:country-asian="PL"/>
    </style:style>
    <style:style style:name="T88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89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90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91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92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93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94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95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96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97" style:parent-style-name="Domyślnaczcionkaakapitu" style:family="text">
      <style:text-properties style:font-name="Times New Roman" style:language-asian="pl" style:country-asian="PL"/>
    </style:style>
    <style:style style:name="T98" style:parent-style-name="Domyślnaczcionkaakapitu" style:family="text">
      <style:text-properties style:font-name="Times New Roman" fo:font-weight="bold" style:font-weight-asian="bold" style:font-weight-complex="bold" style:language-asian="pl" style:country-asian="PL"/>
    </style:style>
    <style:style style:name="T99" style:parent-style-name="Domyślnaczcionkaakapitu" style:family="text">
      <style:text-properties style:font-name="Times New Roman" style:language-asian="pl" style:country-asian="PL"/>
    </style:style>
    <style:style style:name="T100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01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T102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03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04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05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06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07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08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09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10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11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12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13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14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15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16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17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18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T119" style:parent-style-name="Domyślnaczcionkaakapitu" style:family="text">
      <style:text-properties style:font-name="Times New Roman" fo:font-size="12pt" style:font-size-asian="12pt" style:font-size-complex="12pt" style:language-asian="pl" style:country-asian="PL"/>
    </style:style>
    <style:style style:name="P120" style:parent-style-name="Normalny" style:family="paragraph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Komunikat organizacyjny</text:p>
      <text:p text:style-name="P2">Ogólnopolski Turniej Osób Niewidomych i Słabowidzących w szachach</text:p>
      <text:p text:style-name="P3">o Puchar Podkarpacia</text:p>
      <text:p text:style-name="P4"/>
      <text:p text:style-name="P5">Turniej dofinansowany ze środków PFRON</text:p>
      <text:p text:style-name="P6">w ramach zadania „Sport szansą na rozwój 2026”</text:p>
      <text:p text:style-name="P7"/>
      <text:p text:style-name="P8"><text:span text:style-name="T9">ORGANIZATOR:</text:span><text:span text:style-name="T10"><text:line-break/></text:span><text:span text:style-name="T11">Przemyski Klub Sportu i Rekreacji Niewidomych i Słabowidzących „Podkarpacie”</text:span></text:p>
      <text:p text:style-name="P12"><text:span text:style-name="T13">MIEJSCE I TERMIN:</text:span><text:span text:style-name="T14"><text:line-break/></text:span><text:span text:style-name="T15">Turniej zostanie rozegrany w dniach<text:s/></text:span><text:span text:style-name="T16">06 – 16.07.2026r.</text:span><text:span text:style-name="T17"><text:s/>w Rowach, woj. pomorskie.</text:span><text:span text:style-name="T18"><text:line-break/></text:span><text:span text:style-name="T19"><text:line-break/></text:span><text:span text:style-name="T20">Miejsce zakwaterowania i rozgrywek:<text:s/></text:span><text:span text:style-name="T21">„Wydma Park”,</text:span><text:span text:style-name="T22"><text:s/>ul. Wczasowa 14, 76-212 Rowy</text:span><text:span text:style-name="T23"><text:line-break/></text:span><text:span text:style-name="T24">Strona internetowa: </text:span><text:a xlink:href="https://www.wydma-park.pl/" office:target-frame-name="_top" xlink:show="replace"><text:span text:style-name="T25">https://www.wydma-park.pl/</text:span></text:a><text:span text:style-name="T26"><text:line-break/></text:span><text:span text:style-name="T27"><text:line-break/></text:span><text:span text:style-name="T28">CEL ZAWODÓW:</text:span><text:span text:style-name="T29"><text:line-break/></text:span><text:span text:style-name="T30">Wyłonienie zdobywców Pucharu „Pucharu Podkarpacia” w szachach.</text:span><text:span text:style-name="T31"><text:line-break/></text:span><text:span text:style-name="T32">Popularyzacja szachów wśród osób z dysfunkcją narządu wzroku w stopniu znacznym lub umiarkowanym, podniesienie kategorii szachowych  i rankingu, rehabilitacja społeczna.</text:span></text:p>
      <text:p text:style-name="P33"><text:span text:style-name="T34">ZASADY ROZGRYWEK:</text:span><text:span text:style-name="T35"><text:line-break/></text:span><text:span text:style-name="T36">Turniej zostanie rozegrany na dystansie IX rund, tempo gry<text:s/></text:span><text:span text:style-name="T37">8</text:span><text:span text:style-name="T38">0 minut plus 30 sekund na posunięcie dla każdego zawodnika. Planowane jest rozegranie osobno turnieju w kategorii<text:s/></text:span><text:span text:style-name="T39">kobiet i mężczyzn.</text:span><text:span text:style-name="T40"><text:line-break/></text:span><text:span text:style-name="T41"><text:line-break/></text:span><text:span text:style-name="T42">Podczas turnieju obowiązują przepisy Kodeksu Polskiego Związku Szachowego.</text:span></text:p>
      <text:p text:style-name="Bezodstępów"><text:span text:style-name="T43">Kluby biorące udział w Turnieju prosi się o wyposażenie swoich zawodników w stroje klubowe.</text:span><text:span text:style-name="T44"><text:line-break/></text:span><text:span text:style-name="T45">Zawodnicy  powinni  posiadać szachownice i zegar elektroniczny.</text:span><text:span text:style-name="T46"><text:line-break/></text:span><text:span text:style-name="T47">Zawodnicy grający białymi zapewniają sprzęt.</text:span><text:span text:style-name="T48"> </text:span><text:span text:style-name="T49"><text:line-break/></text:span><text:span text:style-name="T50"><text:line-break/></text:span><text:span text:style-name="T51">UCZESTNICY:</text:span><text:span text:style-name="T52"><text:line-break/></text:span><text:span text:style-name="T53">Uczestnikami  zawodów mogą być osoby posiadające znaczny lub umiarkowany stopień niepełnosprawności z tytułu utraty wzroku z terenu Polski.</text:span><text:span text:style-name="T54"><text:line-break/></text:span><text:span text:style-name="T55"><text:line-break/></text:span><text:span text:style-name="T56">ZASADY FINANSOWANIA:</text:span><text:span text:style-name="T57"><text:line-break/></text:span><text:span text:style-name="T58">Zawodnicy ponoszą odpłatność w kwocie<text:s/></text:span><text:span text:style-name="T59">400,00 zł od osoby. Płatność w terminie 7 dni od ukazania się listy zakwalifikowanych zawodników na stronie internetowej klubu,  na konto:</text:span><text:span text:style-name="T60"><text:line-break/></text:span><text:span text:style-name="T61"><text:line-break/></text:span><text:span text:style-name="T62">Przemyski Klub Sportu i Rekreacji Niewidomych i Słabowidzących „Podkarpacie”<text:s/></text:span></text:p>
      <text:p text:style-name="Bezodstępów"><text:span text:style-name="T63">ul. Mickiewicza 24, 37-700 Przemyśl</text:span><text:span text:style-name="T64"><text:line-break/></text:span><text:span text:style-name="T65">Nr konta: BS Dynów<text:s/></text:span><text:span text:style-name="T66">91 9093 1020 2007 0700 0901 0004</text:span><text:span text:style-name="T67"><text:line-break/></text:span><text:span text:style-name="T68"><text:line-break/></text:span><text:span text:style-name="T69">ZGŁOSZENIA:</text:span><text:span text:style-name="T70"><text:line-break/></text:span><text:span text:style-name="T71">Zgłoszenia uczestników przyjmowane będą tylko drogą elektroniczną na adres e-mail:<text:s/></text:span><text:a xlink:href="mailto:klubpodkarpacie@wp.pl" office:target-frame-name="_top" xlink:show="replace"><text:span text:style-name="T72">klubpodkarpacie@wp.pl</text:span></text:a><text:span text:style-name="T73">    w terminie do 31.05.2026 r. – decyduje</text:span><text:span text:style-name="T74"><text:s/>kolejność zgłoszeń</text:span></text:p>
      <text:p text:style-name="P75"/>
      <text:p text:style-name="P76"><text:line-break/>W zgłoszeniu podać:</text:p>
      <text:list text:style-name="LFO1" text:continue-numbering="true">
        <text:list-item>
          <text:p text:style-name="P77">imię i nazwisko zawodnika (imię i nazwisko przewodnika),</text:p>
        </text:list-item>
        <text:list-item>
          <text:p text:style-name="P78">PESEL,</text:p>
        </text:list-item>
        <text:list-item>
          <text:p text:style-name="P79">stopień niepełnosprawności,</text:p>
        </text:list-item>
        <text:list-item>
          <text:p text:style-name="P80">adres zamieszkania,</text:p>
        </text:list-item>
        <text:list-item>
          <text:p text:style-name="P81">nr telefonu,</text:p>
        </text:list-item>
        <text:list-item>
          <text:p text:style-name="P82">nazwę klubu</text:p>
        </text:list-item>
      </text:list>
      <text:p text:style-name="Bezodstępów"><text:span text:style-name="T83">Do zgłoszenia należy dołączyć skan  orzeczenia o niepełnosprawności.</text:span><text:span text:style-name="T84"><text:line-break/></text:span><text:span text:style-name="T85">UWAGA – Zgłoszenia niekompletne nie będą brane pod uwagę!!!</text:span><text:span text:style-name="T86"><text:line-break/></text:span><text:span text:style-name="T87"><text:line-break/></text:span><text:span text:style-name="T88">Asystent – przewodnik osoby całkowicie niewidomej może uczestniczyć  w turnieju za specjalną zgodą organizatora.</text:span><text:span text:style-name="T89"><text:line-break/></text:span><text:span text:style-name="T90"><text:line-break/></text:span><text:span text:style-name="T91">Realizowany projekt przewiduje organizacje cyklu czterech turniejów. Uczestnik projektu<text:s/></text:span><text:span text:style-name="T92">może wziąć udział tylko w jednym turnieju zorganizowanym przez Przemyski Klub „Podkarpacie” w pozostałych turniejach może wziąć udział opłacając pełną kwotę za pobyt.</text:span><text:span text:style-name="T93"><text:line-break/></text:span><text:span text:style-name="T94"><text:line-break/></text:span><text:span text:style-name="T95">Dodatkowych informacji udziela Jerzy Andrejko pod numerem tel. 609 807 201.</text:span><text:span text:style-name="T96"><text:line-break/></text:span><text:span text:style-name="T97"><text:line-break/></text:span><text:span text:style-name="T98">ODPRAWA TECHNICZNA</text:span><text:span text:style-name="T99"><text:line-break/></text:span><text:span text:style-name="T100">Odprawa techniczna odbędzie się<text:s/></text:span><text:span text:style-name="T101">06.07.2026 r., o godz. 20.00</text:span><text:span text:style-name="T102"><text:s/>w miejscu zakwaterowania.</text:span><text:span text:style-name="T103"><text:line-break/></text:span><text:span text:style-name="T104"><text:line-break/></text:span><text:span text:style-name="T105">Organizator nie ubezpiecza od nieszczęśliwych wypadków i utraty rzeczy osobistych zawodników oraz asystentów.</text:span><text:span text:style-name="T106"><text:line-break/></text:span><text:span text:style-name="T107"><text:line-break/></text:span><text:span text:style-name="T108">Za zajęcie I miejsca w każdej kategorii zawodnik<text:s/></text:span><text:span text:style-name="T109">otrzymuje Puchar Podkarpacia, zawodnicy z miejsc 1-3 otrzymają medale, dyplomy oraz nagrody rzeczowe.</text:span><text:span text:style-name="T110"><text:line-break/></text:span><text:span text:style-name="T111"><text:line-break/></text:span><text:span text:style-name="T112">Za ewentualne zmiany i poprawki do niniejszego komunikatu odpowiedzialny jest kierownik projektu.</text:span><text:span text:style-name="T113"><text:line-break/></text:span><text:span text:style-name="T114"><text:line-break/></text:span><text:span text:style-name="T115">Koordynator</text:span><text:span text:style-name="T116"><text:line-break/></text:span><text:span text:style-name="T117">Jerzy Andrejko</text:span><text:span text:style-name="T118"><text:line-break/></text:span><text:span text:style-name="T119">tel. 609 807 201</text:span></text:p>
      <text:p text:style-name="P1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has-theme-palette-1-color" style:display-name="has-theme-palette-1-color" style:family="paragraph" style:parent-style-name="Normalny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Bezodstępów" style:display-name="Bez odstępów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ian Bysiewicz</meta:initial-creator>
    <dc:creator>Marian Bysiewicz</dc:creator>
    <meta:creation-date>2026-04-29T07:15:00Z</meta:creation-date>
    <dc:date>2026-07-05T03:07:00Z</dc:date>
    <meta:template xlink:href="Normal" xlink:type="simple"/>
    <meta:editing-cycles>7</meta:editing-cycles>
    <meta:editing-duration>PT1380S</meta:editing-duration>
    <meta:document-statistic meta:page-count="1" meta:paragraph-count="6" meta:word-count="470" meta:character-count="3284" meta:row-count="23" meta:non-whitespace-character-count="2820"/>
  </office:meta>
</office:document-meta>
</file>